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oogle Sans Text" svg:font-family="'Google Sans Text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.247cm" style:contextual-spacing="false" fo:line-height="114%" fo:text-align="center" style:justify-single-word="false" fo:text-indent="0cm" style:auto-text-indent="false"/>
      <style:text-properties style:font-name="Times New Roman" officeooo:paragraph-rsid="000d08d7"/>
    </style:style>
    <style:style style:name="P2" style:family="paragraph" style:parent-style-name="Text_20_body">
      <style:paragraph-properties fo:margin-left="0cm" fo:margin-right="0cm" fo:margin-top="0cm" fo:margin-bottom="0.247cm" style:contextual-spacing="false" fo:line-height="114%" fo:text-align="center" style:justify-single-word="false" fo:text-indent="0cm" style:auto-text-indent="false"/>
      <style:text-properties style:font-name="Times New Roman" fo:font-size="11pt" fo:font-weight="bold" officeooo:rsid="000d08d7" officeooo:paragraph-rsid="000d08d7" style:font-size-asian="11pt" style:font-weight-asian="bold" style:font-size-complex="11pt" style:font-weight-complex="bold"/>
    </style:style>
    <style:style style:name="P3" style:family="paragraph" style:parent-style-name="Text_20_body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fo:font-weight="normal" officeooo:paragraph-rsid="000b8572" style:font-weight-asian="normal" style:font-weight-complex="normal"/>
    </style:style>
    <style:style style:name="P4" style:family="paragraph" style:parent-style-name="Text_20_body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fo:font-weight="normal" officeooo:rsid="000bd3c0" officeooo:paragraph-rsid="000bd3c0" style:font-weight-asian="normal" style:font-weight-complex="normal"/>
    </style:style>
    <style:style style:name="P5" style:family="paragraph" style:parent-style-name="Text_20_body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fo:font-weight="normal" officeooo:paragraph-rsid="000bd3c0" style:font-weight-asian="normal" style:font-weight-complex="normal"/>
    </style:style>
    <style:style style:name="P6" style:family="paragraph" style:parent-style-name="Text_20_body" style:list-style-name="L1">
      <style:paragraph-properties fo:margin-left="0cm" fo:margin-right="0cm" fo:line-height="114%" fo:text-indent="0cm" style:auto-text-indent="false"/>
      <style:text-properties style:font-name="Times New Roman"/>
    </style:style>
    <style:style style:name="P7" style:family="paragraph" style:parent-style-name="Text_20_body" style:list-style-name="L2">
      <style:paragraph-properties fo:margin-left="0cm" fo:margin-right="0cm" fo:line-height="114%" fo:text-indent="0cm" style:auto-text-indent="false"/>
      <style:text-properties style:font-name="Times New Roman"/>
    </style:style>
    <style:style style:name="P8" style:family="paragraph" style:parent-style-name="Text_20_body" style:list-style-name="L3">
      <style:paragraph-properties fo:margin-left="0cm" fo:margin-right="0cm" fo:line-height="114%" fo:text-indent="0cm" style:auto-text-indent="false"/>
      <style:text-properties style:font-name="Times New Roman"/>
    </style:style>
    <style:style style:name="P9" style:family="paragraph" style:parent-style-name="Text_20_body" style:list-style-name="L4">
      <style:paragraph-properties fo:margin-left="0cm" fo:margin-right="0cm" fo:line-height="114%" fo:text-indent="0cm" style:auto-text-indent="false"/>
      <style:text-properties style:font-name="Times New Roman"/>
    </style:style>
    <style:style style:name="P10" style:family="paragraph" style:parent-style-name="Text_20_body" style:list-style-name="L5">
      <style:paragraph-properties fo:margin-left="0cm" fo:margin-right="0cm" fo:line-height="114%" fo:text-indent="0cm" style:auto-text-indent="false"/>
      <style:text-properties style:font-name="Times New Roman" fo:language="pl" fo:country="PL"/>
    </style:style>
    <style:style style:name="P11" style:family="paragraph" style:parent-style-name="Text_20_body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officeooo:paragraph-rsid="000bd3c0"/>
    </style:style>
    <style:style style:name="P12" style:family="paragraph" style:parent-style-name="Text_20_body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Google Sans Text" fo:font-weight="normal" officeooo:paragraph-rsid="000bd3c0" style:font-weight-asian="normal" style:font-weight-complex="normal"/>
    </style:style>
    <style:style style:name="T1" style:family="text">
      <style:text-properties fo:font-size="11pt" fo:font-weight="bold" officeooo:rsid="000ee6db" style:font-size-asian="11pt" style:font-weight-asian="bold" style:font-size-complex="11pt" style:font-weight-complex="bold"/>
    </style:style>
    <style:style style:name="T2" style:family="text">
      <style:text-properties fo:font-size="11pt" fo:font-weight="bold" officeooo:rsid="000d08d7" style:font-size-asian="11pt" style:font-weight-asian="bold" style:font-size-complex="11pt" style:font-weight-complex="bold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officeooo:rsid="000d08d7"/>
    </style:style>
    <style:style style:name="T5" style:family="text">
      <style:text-properties officeooo:rsid="000bd3c0"/>
    </style:style>
    <style:style style:name="T6" style:family="text">
      <style:text-properties officeooo:rsid="000e92b2"/>
    </style:style>
    <style:style style:name="T7" style:family="text">
      <style:text-properties fo:language="pl" fo:country="PL"/>
    </style:style>
    <style:style style:name="T8" style:family="text">
      <style:text-properties fo:language="pl" fo:country="PL" officeooo:rsid="000e92b2"/>
    </style:style>
    <style:style style:name="T9" style:family="text">
      <style:text-properties officeooo:rsid="000b8572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weight="normal" officeooo:rsid="000c5421" style:font-weight-asian="normal" style:font-weight-complex="normal"/>
    </style:style>
    <style:style style:name="T12" style:family="text">
      <style:text-properties style:font-name="Times New Roman"/>
    </style:style>
    <style:style style:name="T13" style:family="text">
      <style:text-properties style:font-name="Times New Roman" officeooo:rsid="000bd3c0"/>
    </style:style>
    <text:list-style style:name="L1">
      <text:list-level-style-number text:level="1" text:style-name="Numbering_20_Symbols" loext:num-list-format="%1%." style:num-suffix="." style:num-format="1" text:start-value="2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 text:start-value="3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number text:level="1" text:style-name="Numbering_20_Symbols" loext:num-list-format="%1%." style:num-suffix="." style:num-format="1" text:start-value="4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 text:start-value="5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 text:start-value="6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asady </text:span><text:span text:style-name="T2"><text:s text:c="2"/></text:span><text:span text:style-name="T3">oceniania <text:s/>or</text:span><text:span text:style-name="T1">az wymagania edukacyjne na lekcjach fizyki </text:span></text:p>
      <text:p text:style-name="P2">w klasie 7 i 8 </text:p>
      <text:p text:style-name="P3"><text:span text:style-name="T4">1</text:span>. Ocenie podlegają:</text:p>
      <text:p text:style-name="P3">1) sprawdziany, <text:span text:style-name="T5">prace klasowe</text:span> <text:s/></text:p>
      <text:p text:style-name="P3">2) kartkówki – pisemne <text:span text:style-name="T6">10 </text:span>minutowe ,</text:p>
      <text:p text:style-name="P3">3) odpowiedzi ustne – na każdej lekcji z ostatnich dwóch tematów.</text:p>
      <text:p text:style-name="P4">4) prace długoterminowe ( np. projekty edukacyjne)</text:p>
      <text:p text:style-name="P3"><text:span text:style-name="T5">5</text:span>) aktywność. Uczeń ma obowiązek prowadzić zeszyt. Notować w nim informację z lekcji i rozwiązywać zadania.</text:p>
      <text:p text:style-name="P3"><text:span text:style-name="T4">2</text:span>. Zasady wystawiania ocen ze sprawdzianów pisemnych, <text:span text:style-name="T6">prac klasowych </text:span></text:p>
      <text:p text:style-name="P5"><text:span text:style-name="T7"><text:s text:c="7"/></text:span><text:span text:style-name="T8">1. </text:span><text:span text:style-name="T7">0% - 29 % – stopień niedostateczny;</text:span> </text:p>
      <text:list text:style-name="L1">
        <text:list-item>
          <text:p text:style-name="P6"><text:span text:style-name="T7">30% -50% – stopień dopuszczający;</text:span> </text:p>
        </text:list-item>
      </text:list>
      <text:list text:style-name="L2">
        <text:list-item>
          <text:p text:style-name="P7"><text:span text:style-name="T7">51% - 69% – stopień dostateczny;</text:span> </text:p>
        </text:list-item>
      </text:list>
      <text:list text:style-name="L3">
        <text:list-item>
          <text:p text:style-name="P8"><text:span text:style-name="T7">70% - 89% – stopień dobry;</text:span> </text:p>
        </text:list-item>
      </text:list>
      <text:list text:style-name="L4">
        <text:list-item>
          <text:p text:style-name="P9"><text:span text:style-name="T7">90 % -99 % – stopień bardzo dobry;</text:span> </text:p>
        </text:list-item>
      </text:list>
      <text:list text:style-name="L5">
        <text:list-item>
          <text:p text:style-name="P10">100% <text:s/>– stopień celujący, </text:p>
        </text:list-item>
      </text:list>
      <text:p text:style-name="P5"/>
      <text:p text:style-name="P5">4.Uczeń ma możliwość zgłoszenia nieprzygotowania 2 razy w ciągu półrocza. Jest to odnotowane w dzienniku. Nieprzygotowanie obejmuje brak gotowości do odpowiedzi ustnej lub pisemnej. Nie dotyczy to zapowiedzianych sprawdzianów pisemnych i zapowiedzianych kartkówek. </text:p>
      <text:p text:style-name="P3">5. Uczeń ma prawo do poprawy oceny ze sprawdzianu w ciągu dwóch tygodni od momentu jej otrzymania. Poprawę uczeń pisze tylko raz.</text:p>
      <text:p text:style-name="P5">6. Ocenę z kartkówki <text:span text:style-name="T9">nie </text:span>można poprawić.</text:p>
      <text:p text:style-name="P5"><text:span text:style-name="T5">7.</text:span> W przypadku nieobecności na sprawdzianie uczeń ma obowiązek napisać go na najbliższej lekcji. Jeżeli nieobecność jest dłuższa (min tydzień) uczeń ma dwa tygodnie na uzupełnienie braków i zgłoszenie się do nauczyciela. W przypadku nie zgłoszenia się ucznia w wyznaczonym terminie, nauczyciel ma prawo do odpytania ucznia w dowolnym terminie.</text:p>
      <text:p text:style-name="P5">8. Uczeń zobowiązany jest uzupełnić braki w zapisie i wiadomościach jeśli był nieobecny w szkole, bez względu na przyczynę nieobecności.</text:p>
      <text:p text:style-name="P5"><text:span text:style-name="T5">9</text:span>. Wymagania edukacyjne na poszczególne oceny:</text:p>
      <text:p text:style-name="P11"><text:span text:style-name="T10">a)</text:span><text:span text:style-name="T11">ocenę celującą otrzymuje uczeń , który</text:span> posiada pełne wiadomości i umiejętności podstawy programowej, - potrafi stosować wiadomości w sytuacjach nietypowych (problemowych), - umie formułować problemy i dokonuje analizy nowych zjawisk, - osiąga sukcesy w konkursach szkolnych i pozaszkolnych, </text:p>
      <text:p text:style-name="P12"><text:span text:style-name="T12"><text:s/>b) Ocenę bardzo dobrą otrzymuje uczeń, który: w pełnym zakresie opanował wiadomości i umiejętności programowe, zdobytą wiedzę potrafi zastosować w nowych sytuacjach, jest </text:span><text:soft-page-break/><text:span text:style-name="T12">samodzielny – korzysta z różnych źródeł wiedzy, potrafi zaplanować i przeprowadzić</text:span> <text:span text:style-name="T12">doświadczenia fizyczne, rozwiązuje samodzielnie zadania rachunkowe i problem</text:span><text:span text:style-name="T13">owe.</text:span></text:p>
      <text:p text:style-name="P5">c) Ocenę dobrą otrzymuje uczeń, który: opanował w dużym zakresie wiadomości i umiejętności określone programem nauczania, poprawnie stosuje wiadomości do rozwiązywania typowych zadań lub problemów, potrafi wykonać zaplanowane doświadczenie z fizyki, rozwiązać proste zadanie lub problem.</text:p>
      <text:p text:style-name="P5">d) Ocenę dostateczną otrzymuje uczeń, który: opanował w podstawowym zakresie wiadomości i umiejętności określone programem nauczania, potrafi zastosować wiadomości do rozwiązywania zadań z pomocą nauczyciela, potrafi wykonać proste doświadczenie fizyczne z pomocą nauczyciela, zna podstawowe wzory i jednostki wielkości fizycznych.</text:p>
      <text:p text:style-name="P5"><text:s/>e) Ocenę dopuszczającą otrzymuje uczeń, który: ma niewielkie braki w wiadomościach i umiejętnościach określonych programem nauczania, ale braki te nie przekreślają możliwości dalszego kształcenia, zna podstawowe prawa i wielkości fizyczne, potrafi z pomocą nauczyciela wykonać proste doświadczenie fizyczne.</text:p>
      <text:p text:style-name="P5"><text:s/>f) Ocenę niedostateczną otrzymuje uczeń, który: nie opanował wiadomości i umiejętności, które są konieczne do dalszego kształcenia, nie potrafi rozwiązać zadań teoretycznych lub praktycznych o elementarnym stopniu trudności, nawet z pomocą nauczyciela, nie zna podstawowych praw, pojęć i wielkości fizycznych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oogle Sans Text" svg:font-family="'Google Sans Text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6T21:13:33.102180800</meta:creation-date>
    <dc:date>2026-08-30T19:46:13.627916500</dc:date>
    <meta:editing-duration>PT13M33S</meta:editing-duration>
    <meta:editing-cycles>3</meta:editing-cycles>
    <meta:generator>LibreOffice/25.2.7.2$Windows_X86_64 LibreOffice_project/5cbfd1ab6520636bb5f7b99185aa69bd7456825d</meta:generator>
    <meta:document-statistic meta:table-count="0" meta:image-count="0" meta:object-count="0" meta:page-count="2" meta:paragraph-count="27" meta:word-count="475" meta:character-count="3493" meta:non-whitespace-character-count="3013"/>
  </office:meta>
</office:document-meta>
</file>