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Google Sans Text" svg:font-family="'Google Sans Text'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cm" table:align="left"/>
    </style:style>
    <style:style style:name="Tabela1.A" style:family="table-column">
      <style:table-column-properties style:column-width="4.191cm"/>
    </style:style>
    <style:style style:name="Tabela1.B" style:family="table-column">
      <style:table-column-properties style:column-width="12.809cm"/>
    </style:style>
    <style:style style:name="Tabela1.A1" style:family="table-cell">
      <style:table-cell-properties style:vertical-align="middle" fo:padding-left="0.318cm" fo:padding-right="0.318cm" fo:padding-top="0.212cm" fo:padding-bottom="0.212cm" fo:border="0.05pt solid #c4c7c5"/>
    </style:style>
    <style:style style:name="P1" style:family="paragraph" style:parent-style-name="Text_20_body">
      <style:paragraph-properties fo:margin-left="0cm" fo:margin-right="0cm" fo:margin-top="0cm" fo:margin-bottom="0.247cm" style:contextual-spacing="false" fo:line-height="114%" fo:text-indent="0cm" style:auto-text-indent="false"/>
      <style:text-properties style:font-name="Google Sans Text"/>
    </style:style>
    <style:style style:name="P2" style:family="paragraph" style:parent-style-name="Text_20_body">
      <style:paragraph-properties fo:margin-left="0cm" fo:margin-right="0cm" fo:margin-top="0cm" fo:margin-bottom="0.247cm" style:contextual-spacing="false" fo:line-height="114%" fo:text-align="center" style:justify-single-word="false" fo:text-indent="0cm" style:auto-text-indent="false"/>
      <style:text-properties style:font-name="Times New Roman" fo:font-size="14pt" fo:font-weight="bold" officeooo:rsid="0018be13" officeooo:paragraph-rsid="0018be13" style:font-size-asian="14pt" style:font-weight-asian="bold" style:font-size-complex="14pt" style:font-weight-complex="bold"/>
    </style:style>
    <style:style style:name="P3" style:family="paragraph" style:parent-style-name="Text_20_body">
      <style:paragraph-properties fo:margin-left="0cm" fo:margin-right="0cm" fo:margin-top="0cm" fo:margin-bottom="0.247cm" style:contextual-spacing="false" fo:line-height="114%" fo:text-indent="0cm" style:auto-text-indent="false"/>
      <style:text-properties style:font-name="Times New Roman" fo:font-size="12pt" style:font-size-asian="12pt" style:font-size-complex="12pt"/>
    </style:style>
    <style:style style:name="P4" style:family="paragraph" style:parent-style-name="Heading_20_3">
      <style:paragraph-properties fo:margin-left="0cm" fo:margin-right="0cm" fo:margin-top="0cm" fo:margin-bottom="0.247cm" style:contextual-spacing="false" fo:line-height="114%" fo:text-indent="0cm" style:auto-text-indent="false"/>
      <style:text-properties style:font-name="Times New Roman" fo:font-size="12pt" style:font-size-asian="12pt" style:font-size-complex="12pt"/>
    </style:style>
    <style:style style:name="P5" style:family="paragraph" style:parent-style-name="Text_20_body" style:list-style-name="L1">
      <style:paragraph-properties fo:margin-left="0cm" fo:margin-right="0cm" fo:margin-top="0cm" fo:margin-bottom="0.247cm" style:contextual-spacing="false" fo:line-height="114%" fo:text-indent="0cm" style:auto-text-indent="false" fo:padding="0cm" fo:border="none"/>
      <style:text-properties style:font-name="Times New Roman" fo:font-size="12pt" fo:font-weight="bold" style:font-size-asian="12pt" style:font-size-complex="12pt"/>
    </style:style>
    <style:style style:name="P6" style:family="paragraph" style:parent-style-name="Text_20_body" style:list-style-name="L1">
      <style:paragraph-properties fo:margin-left="0cm" fo:margin-right="0cm" fo:margin-top="0cm" fo:margin-bottom="0.247cm" style:contextual-spacing="false" fo:line-height="114%" fo:text-indent="0cm" style:auto-text-indent="false" fo:padding="0cm" fo:border="none"/>
      <style:text-properties style:font-name="Times New Roman" fo:font-size="12pt" style:font-size-asian="12pt" style:font-size-complex="12pt"/>
    </style:style>
    <style:style style:name="P7" style:family="paragraph" style:parent-style-name="Table_20_Contents">
      <style:paragraph-properties fo:margin-left="0cm" fo:margin-right="0cm" fo:margin-top="0cm" fo:margin-bottom="0cm" style:contextual-spacing="false" fo:line-height="114%" fo:text-indent="0cm" style:auto-text-indent="false"/>
    </style:style>
    <style:style style:name="P8" style:family="paragraph" style:parent-style-name="Table_20_Contents">
      <style:paragraph-properties fo:margin-left="0cm" fo:margin-right="0cm" fo:margin-top="0cm" fo:margin-bottom="0.247cm" style:contextual-spacing="false" fo:line-height="114%" fo:text-indent="0cm" style:auto-text-indent="false"/>
      <style:text-properties style:font-name="Times New Roman" fo:font-size="12pt" fo:font-weight="bold" style:font-size-asian="12pt" style:font-size-complex="12pt"/>
    </style:style>
    <style:style style:name="P9" style:family="paragraph" style:parent-style-name="Table_20_Contents">
      <style:paragraph-properties fo:margin-left="0cm" fo:margin-right="0cm" fo:margin-top="0cm" fo:margin-bottom="0.247cm" style:contextual-spacing="false" fo:line-height="114%" fo:text-indent="0cm" style:auto-text-indent="false"/>
      <style:text-properties style:font-name="Times New Roman" fo:font-size="12pt" style:font-size-asian="12pt" style:font-size-complex="12pt"/>
    </style:style>
    <style:style style:name="P10" style:family="paragraph" style:parent-style-name="Standard">
      <style:text-properties style:font-name="Times New Roman" fo:font-size="12pt" style:font-size-asian="12pt" style:font-size-complex="12pt"/>
    </style:style>
    <style:style style:name="T1" style:family="text">
      <style:text-properties officeooo:rsid="001b5a8d"/>
    </style:style>
    <style:style style:name="T2" style:family="text">
      <style:text-properties officeooo:rsid="0019e0fc"/>
    </style:style>
    <style:style style:name="T3" style:family="text">
      <style:text-properties fo:font-weight="bold"/>
    </style:style>
    <style:style style:name="T4" style:family="text">
      <style:text-properties style:font-name="Times New Roman" fo:font-size="12pt" style:font-size-asian="12pt" style:font-size-complex="12pt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Zasady oceniania <text:span text:style-name="T1">I wymagania edukacyjne </text:span><text:s text:c="2"/>- Edukacj<text:span text:style-name="T2">a </text:span><text:s/><text:span text:style-name="T2">d</text:span>la Bezpieczeństwa <text:s/>kl.8</text:p>
      <text:p text:style-name="P3"/>
      <text:p text:style-name="P3">Zgodnie z zasadami oceniania, duży nacisk kładzie się na <text:span text:style-name="T3">umiejętności praktyczne, postawę oraz chęć do działania.</text:span></text:p>
      <text:h text:style-name="P4" text:outline-level="3">1. Obszary podlegające ocenie</text:h>
      <text:list text:style-name="L1">
        <text:list-item>
          <text:p text:style-name="P5">Umiejętności praktyczne (kluczowy element):</text:p>
          <text:list>
            <text:list-item>
              <text:p text:style-name="P6">Ułożenie poszkodowanego w pozycji bocznej ustalonej.</text:p>
            </text:list-item>
            <text:list-item>
              <text:p text:style-name="P6">Prawidłowe wykonywanie resuscytacji krążeniowo-oddechowej (RKO) na fantomie (uściśnięcia klatki piersiowej i wdechy ratownicze).</text:p>
            </text:list-item>
            <text:list-item>
              <text:p text:style-name="P6">Zaopatrywanie ran, krwotoków, oparzeń i skręceń (użycie bandaża, chusty trójkątnej).</text:p>
            </text:list-item>
            <text:list-item>
              <text:p text:style-name="P6">Symulacja wezwania pomocy (rozmowa z dyspozyktorem numeru 112).</text:p>
            </text:list-item>
          </text:list>
        </text:list-item>
        <text:list-item>
          <text:p text:style-name="P5">Wiedza teoretyczna:</text:p>
          <text:list>
            <text:list-item>
              <text:p text:style-name="P6">Znajomość sygnałów alarmowych i procedur ewakuacji.</text:p>
            </text:list-item>
            <text:list-item>
              <text:p text:style-name="P6">Zasady zachowania podczas katastrof naturalnych, awarii przemysłowych i zagrożeń terrorystycznych.</text:p>
            </text:list-item>
            <text:list-item>
              <text:p text:style-name="P6">Struktura systemu ochrony ludności i obronności RP.</text:p>
            </text:list-item>
          </text:list>
        </text:list-item>
        <text:list-item>
          <text:p text:style-name="P5">Postawa i praca na lekcji:</text:p>
          <text:list>
            <text:list-item>
              <text:p text:style-name="P6">Zaangażowanie podczas ćwiczeń symulacyjnych i pozorowanych akcji ratowniczych.</text:p>
            </text:list-item>
            <text:list-item>
              <text:p text:style-name="P6">Praca w grupie (np. w zespole ratowniczym).</text:p>
            </text:list-item>
            <text:list-item>
              <text:p text:style-name="P6">Dbałość o sprzęt medyczny/szkoleniowy (fantom, apteczka, maseczki).</text:p>
            </text:list-item>
          </text:list>
        </text:list-item>
      </text:list>
      <text:h text:style-name="P4" text:outline-level="3">2. Kryteria oceniania na poszczególne <text:span text:style-name="T2">oceny</text:span></text:h>
      <table:table table:name="Tabela1" table:style-name="Tabela1">
        <table:table-column table:style-name="Tabela1.A"/>
        <table:table-column table:style-name="Tabela1.B"/>
        <table:table-header-rows>
          <table:table-row>
            <table:table-cell table:style-name="Tabela1.A1" office:value-type="string">
              <text:p text:style-name="P7"><text:span text:style-name="Strong_20_Emphasis"><text:span text:style-name="T4">Ocena</text:span></text:span></text:p>
            </table:table-cell>
            <table:table-cell table:style-name="Tabela1.A1" office:value-type="string">
              <text:p text:style-name="P7"><text:span text:style-name="Strong_20_Emphasis"><text:span text:style-name="T4">Wymagania (Opanowanie materiału i umiejętności)</text:span></text:span></text:p>
            </table:table-cell>
          </table:table-row>
        </table:table-header-rows>
        <table:table-row>
          <table:table-cell table:style-name="Tabela1.A1" office:value-type="string">
            <text:p text:style-name="P8">Celujący (6)</text:p>
          </table:table-cell>
          <table:table-cell table:style-name="Tabela1.A1" office:value-type="string">
            <text:p text:style-name="P9">Uczeń bezbłędnie wykonuje wszystkie procedury ratownicze; wykazuje opanowanie w sytuacjach symulowanych; wykracza wiedzą poza podręcznik; sprawnie dowodzi zespołem w pozorowanej akcji ratowniczej lub bierze udział w konkursach z pierwszej pomocy/BRD.</text:p>
          </table:table-cell>
        </table:table-row>
        <table:table-row>
          <table:table-cell table:style-name="Tabela1.A1" office:value-type="string">
            <text:p text:style-name="P8">Bardzo dobry (5)</text:p>
          </table:table-cell>
          <table:table-cell table:style-name="Tabela1.A1" office:value-type="string">
            <text:p text:style-name="P9">Uczeń w pełni opanował wiedzę teoretyczną i samodzielnie, bezbłędnie wykonuje czynności ratownicze (RKO, pozycja boczna, opatrunki); bezbłędnie zna numery alarmowe i procedury zgłoszenia.</text:p>
          </table:table-cell>
        </table:table-row>
        <text:soft-page-break/>
        <table:table-row>
          <table:table-cell table:style-name="Tabela1.A1" office:value-type="string">
            <text:p text:style-name="P8">Dobry (4)</text:p>
          </table:table-cell>
          <table:table-cell table:style-name="Tabela1.A1" office:value-type="string">
            <text:p text:style-name="P9">Uczeń sprawnie wykonuje czynności praktyczne, popełniając jedynie drobne, niezasadnicze błędy (np. drobne niedokładności w bandażowaniu); rozumie zasady bezpieczeństwa i opanował większość teorii.</text:p>
          </table:table-cell>
        </table:table-row>
        <table:table-row>
          <table:table-cell table:style-name="Tabela1.A1" office:value-type="string">
            <text:p text:style-name="P8">Dostateczny (3)</text:p>
          </table:table-cell>
          <table:table-cell table:style-name="Tabela1.A1" office:value-type="string">
            <text:p text:style-name="P9">Uczeń z drobną pomocą lub po podpowiedzi potrafi wykonać podstawowe zabiegi ratownicze (np. RKO, ułożenie w pozycji bocznej); zna podstawowe zagrożenia i numery alarmowe.</text:p>
          </table:table-cell>
        </table:table-row>
        <table:table-row>
          <table:table-cell table:style-name="Tabela1.A1" office:value-type="string">
            <text:p text:style-name="P8">Dopuszczający (2)</text:p>
          </table:table-cell>
          <table:table-cell table:style-name="Tabela1.A1" office:value-type="string">
            <text:p text:style-name="P9">Uczeń wie, jak wezwać pomoc (112) i zna podstawowe zasady bezpieczeństwa; z dużą pomocą nauczyciela wykonuje najprostsze czynności praktyczne; popełnia błędy, ale nie stwarzają one bezpośredniego zagrożenia w symulacji.</text:p>
          </table:table-cell>
        </table:table-row>
        <table:table-row>
          <table:table-cell table:style-name="Tabela1.A1" office:value-type="string">
            <text:p text:style-name="P8">Niedostateczny (1)</text:p>
          </table:table-cell>
          <table:table-cell table:style-name="Tabela1.A1" office:value-type="string">
            <text:p text:style-name="P9">Uczeń nie potrafi wezwać pomocy; wykazuje całkowitą bierność lub odmowę udziału w ćwiczeniach praktycznych; nie zna podstawowych numerów alarmowych i stwarza zagrożenie podczas ćwiczeń.</text:p>
          </table:table-cell>
        </table:table-row>
      </table:table>
      <text:p text:style-name="P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Google Sans Text" svg:font-family="'Google Sans Text'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GB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0T19:15:29.266172800</meta:creation-date>
    <dc:date>2026-08-30T19:50:02.066031600</dc:date>
    <meta:editing-duration>PT5M7S</meta:editing-duration>
    <meta:editing-cycles>3</meta:editing-cycles>
    <meta:generator>LibreOffice/25.2.7.2$Windows_X86_64 LibreOffice_project/5cbfd1ab6520636bb5f7b99185aa69bd7456825d</meta:generator>
    <meta:document-statistic meta:table-count="1" meta:image-count="0" meta:object-count="0" meta:page-count="2" meta:paragraph-count="31" meta:word-count="313" meta:character-count="2425" meta:non-whitespace-character-count="2152"/>
  </office:meta>
</office:document-meta>
</file>