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 style:writing-mode="lr-tb"/>
    </style:style>
    <style:style style:name="P2" style:family="paragraph" style:parent-style-name="Standard">
      <style:paragraph-properties fo:text-align="start" style:justify-single-word="false" style:writing-mode="lr-tb"/>
      <style:text-properties fo:font-weight="bold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5a94b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text:span text:style-name="T1">Zasady oceniania </text:span><text:span text:style-name="T2">i wymagania edukacyjne </text:span><text:span text:style-name="T1"><text:s/>na lekcji techniki w kl 5 i 6</text:span></text:p>
      <text:p text:style-name="P2" loext:marker-style-name="T1"/>
      <text:p text:style-name="P1">Ocena osiągnięć ucznia polega na rozpoznaniu stopnia opanowania przez niego wiadomości i umiejętności rozwiązywania zadań technicznych w stosunku do wymagań edukacyjnych wynikających z podstawy programowej.</text:p>
      <text:p text:style-name="P1"><text:s text:c="2"/>Kryteria oceniania </text:p>
      <text:p text:style-name="P1">Oceniając osiągnięcia, szczególną uwagę będzie zwracać się <text:s/>na: </text:p>
      <text:p text:style-name="P1">• rozumienie zjawisk technicznych, </text:p>
      <text:p text:style-name="P1">• umiejętność wnioskowania, </text:p>
      <text:p text:style-name="P1">• czytanie ze zrozumieniem instrukcji urządzeń i przykładów dokumentacji technicznej,</text:p>
      <text:p text:style-name="P1"><text:s/>• czytanie rysunków złożeniowych i wykonawczych, </text:p>
      <text:p text:style-name="P1">• umiejętność organizacji miejsca pracy, </text:p>
      <text:p text:style-name="P1">• właściwe wykorzystanie materiałów, narzędzi i urządzeń technicznych, • przestrzeganie zasad BHP,</text:p>
      <text:p text:style-name="P1"><text:s/>• dokładność i staranność wykonywania zadań. </text:p>
      <text:p text:style-name="P1">Ocenę osiągnięć ucznia oceniana będzie na zasadzie <text:s/>kryteriów odnoszących się do sześciostopniowej skali ocen. </text:p>
      <text:p text:style-name="P1">• Stopień celujący otrzymuje uczeń, który pracuje systematycznie, wykonuje wszystkie zadania samodzielnie, a także starannie i poprawnie pod względem merytorycznym. Opanował wymaganą wiedzę i umiejętności, wykazuje się dużym zaangażowaniem na lekcji, a podczas wykonywania praktycznych zadań przestrzega zasad BHP, bezpiecznie posługuje się narzędziami i dba o właściwą organizację miejsca pracy. </text:p>
      <text:p text:style-name="P1">• Stopień bardzo dobry przysługuje uczniowi, który pracuje systematycznie i z reguły samodzielnie oraz wykonuje zadania poprawnie pod względem merytorycznym. Ponadto odpowiednio organizuje swoje stanowisko pracy i zachowuje podstawowe zasady bezpieczeństwa.</text:p>
      <text:p text:style-name="P1"><text:s/>• Stopień dobry uzyskuje uczeń, który na lekcjach korzysta z niewielkiej pomocy nauczyciela lub koleżanek i kolegów. W czasie wykonywania prac praktycznych właściwie dobiera narzędzia i utrzymuje porządek na swoim stanowisku. </text:p>
      <text:p text:style-name="P1">• Stopień dostateczny przeznaczony jest dla ucznia, który pracuje systematycznie, ale podczas realizowania działań technicznych w dużej mierze korzysta z pomocy innych osób, a treści nauczania opanował na poziomie niższym niż dostateczny. </text:p>
      <text:p text:style-name="P1">• Stopień dopuszczający otrzymuje uczeń, który z trudem wykonuje działania zaplanowane do zrealizowania podczas lekcji, ale podejmuje w tym kierunku starania. Na sprawdzianach osiąga wyniki poniżej oceny dostatecznej. Pracuje niesystematycznie, często jest nieprzygotowany do lekcji. </text:p>
      <text:p text:style-name="P1">• Stopień niedostateczny uzyskuje uczeń, który nie zdobył wiadomości i umiejętności niezbędnych do dalszego kształcenia. W trakcie pracy na lekcji nie wykazuje zaangażowania, przeważnie jest nieprzygotowany do zajęć i lekceważy podstawowe obowiązki szkolne.</text:p>
      <text:p text:style-name="P1">Podczas oceniania będzie również brana pod uwagę : </text:p>
      <text:p text:style-name="P1">• aktywność podczas lekcji, </text:p>
      <text:p text:style-name="P1">• zaangażowanie w wykonywane zadania,</text:p>
      <text:p text:style-name="P1"><text:s/>• umiejętność pracy w grupie,</text:p>
      <text:p text:style-name="P1"><text:s/>• obowiązkowość i systematyczność,</text:p>
      <text:p text:style-name="P1"><text:s/>• udział w pracach na rzecz szkoły i ochrony środowiska naturalnego. <text:s/>Ocenie podlega również <text:s/>stosunek ucznia do wykonywania działań praktycznych. Istotne są też: pomysłowość konstrukcyjna, właściwy dobór materiałów, estetyka wykonania oraz przestrzeganie zasad bezpieczeństwa. Ocena odzwierciedla <text:s/>przede wszystkim <text:s/>indywidualne <text:s/>podejścia ucznia do lekcji, jego motywację i zaangażowanie w pracę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style:punctuation-wrap="hanging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Nagłówek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Indeks" style:family="paragraph" style:parent-style-name="Standard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6T21:47:20</meta:creation-date>
    <dc:language>pl-PL</dc:language>
    <dc:date>2026-08-30T19:44:59.189990600</dc:date>
    <meta:editing-cycles>3</meta:editing-cycles>
    <meta:editing-duration>PT10M52S</meta:editing-duration>
    <meta:generator>LibreOffice/25.2.7.2$Windows_X86_64 LibreOffice_project/5cbfd1ab6520636bb5f7b99185aa69bd7456825d</meta:generator>
    <meta:document-statistic meta:table-count="0" meta:image-count="0" meta:object-count="0" meta:page-count="1" meta:paragraph-count="24" meta:word-count="395" meta:character-count="3098" meta:non-whitespace-character-count="2695"/>
    <meta:user-defined meta:name="AppVersion">15.0000</meta:user-defined>
  </office:meta>
</office:document-meta>
</file>