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Bezodstępów" style:master-page-name="MP0" style:family="paragraph">
      <style:paragraph-properties fo:break-before="page" fo:text-align="center"/>
      <style:text-properties fo:font-weight="bold" style:font-weight-asian="bold" fo:font-size="12pt" style:font-size-asian="12pt" style:font-size-complex="12pt"/>
    </style:style>
    <style:style style:name="P2" style:parent-style-name="Bezodstępów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3" style:parent-style-name="Bezodstępów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4" style:parent-style-name="Bezodstępów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5" style:parent-style-name="Bezodstępów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6" style:parent-style-name="Bezodstępów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P7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8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9" style:parent-style-name="Bezodstępów" style:family="paragraph">
      <style:paragraph-properties fo:text-align="justify"/>
      <style:text-properties fo:font-weight="bold" style:font-weight-asian="bold" fo:font-size="12pt" style:font-size-asian="12pt" style:font-size-complex="12pt"/>
    </style:style>
    <style:style style:name="P10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11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12" style:parent-style-name="Bezodstępów" style:family="paragraph">
      <style:paragraph-properties fo:text-align="justify"/>
      <style:text-properties fo:font-weight="bold" style:font-weight-asian="bold" fo:font-size="12pt" style:font-size-asian="12pt" style:font-size-complex="12pt"/>
    </style:style>
    <style:style style:name="P13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14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15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16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17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18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19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20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21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22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23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24" style:parent-style-name="Bezodstępów" style:family="paragraph">
      <style:paragraph-properties fo:text-align="justify"/>
      <style:text-properties fo:font-weight="bold" style:font-weight-asian="bold" fo:font-size="12pt" style:font-size-asian="12pt" style:font-size-complex="12pt"/>
    </style:style>
    <style:style style:name="P25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26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27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28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29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30" style:parent-style-name="Bezodstępów" style:family="paragraph">
      <style:paragraph-properties fo:text-align="justify"/>
      <style:text-properties fo:font-weight="bold" style:font-weight-asian="bold" fo:font-size="12pt" style:font-size-asian="12pt" style:font-size-complex="12pt"/>
    </style:style>
    <style:style style:name="P31" style:parent-style-name="Bezodstępów" style:family="paragraph">
      <style:paragraph-properties fo:text-align="justify"/>
      <style:text-properties fo:font-weight="bold" style:font-weight-asian="bold" fo:font-size="12pt" style:font-size-asian="12pt" style:font-size-complex="12pt"/>
    </style:style>
    <style:style style:name="P32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33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34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35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36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37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38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39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40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41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42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43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44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45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46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47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48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49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50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51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52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53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54" style:parent-style-name="Bezodstępów" style:family="paragraph">
      <style:paragraph-properties fo:text-align="justify"/>
      <style:text-properties fo:font-size="12pt" style:font-size-asian="12pt" style:font-size-complex="12pt"/>
    </style:style>
    <style:style style:name="P55" style:parent-style-name="Bezodstępów" style:family="paragraph">
      <style:paragraph-properties fo:text-align="justify"/>
    </style:style>
    <style:style style:name="T56" style:parent-style-name="Domyślnaczcionkaakapitu" style:family="text">
      <style:text-properties fo:font-size="12pt" style:font-size-asian="12pt" style:font-size-complex="12pt"/>
    </style:style>
    <style:style style:name="T57" style:parent-style-name="Domyślnaczcionkaakapitu" style:family="text">
      <style:text-properties fo:font-size="12pt" style:font-size-asian="12pt" style:font-size-complex="12pt"/>
    </style:style>
    <style:style style:name="T58" style:parent-style-name="Domyślnaczcionkaakapitu" style:family="text">
      <style:text-properties fo:font-size="12pt" style:font-size-asian="12pt" style:font-size-complex="12pt"/>
    </style:style>
    <style:style style:name="T59" style:parent-style-name="Domyślnaczcionkaakapitu" style:family="text">
      <style:text-properties fo:font-size="12pt" style:font-size-asian="12pt" style:font-size-complex="12pt"/>
    </style:style>
  </office:automatic-styles>
  <office:body>
    <office:text text:use-soft-page-breaks="true">
      <text:p text:style-name="P1">WYMAGANIA EDUKACYJNE Z MUZYKI</text:p>
      <text:p text:style-name="P2">DLA KLAS IV, V, VI, VII SZKOŁY PODSTAWOWEJ</text:p>
      <text:p text:style-name="P3">Nauczyciel<text:s/>Łukasz Morozik</text:p>
      <text:p text:style-name="P4"/>
      <text:p text:style-name="P5">WYMAGANIA EDUKACYJNE Z MUZYKI</text:p>
      <text:p text:style-name="P6"/>
      <text:p text:style-name="P7">Każdy uczeń jest oceniany indywidualnie.<text:s/>Na zajęciach z muzyki bierze się pod uwagę przede wszystkim postawę,<text:s/>zaangażowanie i wysiłek ucznia.<text:s/>Muzyka jako przedmiot artystyczny<text:s/>wymaga specyficznego podejścia do sprawdzania<text:s/>i oceniania osiągnięć ucznia.</text:p>
      <text:p text:style-name="P8"/>
      <text:p text:style-name="P9">1.Kryteria Oceny</text:p>
      <text:p text:style-name="P10">Głównym kryterium oceniania jest zaangażowanie ucznia, wkład pracy, poczynione postępy, nie uzdolnienia muzyczne.</text:p>
      <text:p text:style-name="P11"/>
      <text:p text:style-name="P12">Ocenie podlegać będą:</text:p>
      <text:p text:style-name="P13">- śpiew ( wykonywanie pieśni artystycznych, patriotycznych, piosenek ludowych, rozrywkowych, ze szczególnym uwzględnieniem Hymnu Polski, pieśni patriotycznych.</text:p>
      <text:p text:style-name="P14">-<text:s/>muzykowanie przy użyciu prostych instrumentów</text:p>
      <text:p text:style-name="P15">- ruch przy muzyce</text:p>
      <text:p text:style-name="P16">- rytmizowanie tekstów, powtarzanie schematów rytmicznych – wyklaskiwanie, wykonanie</text:p>
      <text:p text:style-name="P17">ruchem</text:p>
      <text:p text:style-name="P18">- tworzenie wypowiedzi o muzyce, np. na temat wysłuchanych utworów</text:p>
      <text:p text:style-name="P19">- znajomość podstawowych pojęć z teorii muzyki (w odniesieniu do treści programowych poszczególnych klas) oraz umiejętność ich stosowania w wypowiedziach muzycznych i działaniach</text:p>
      <text:p text:style-name="P20">- znajomość chronologii epok w historii muzyki i wraz ze wskazaniem najwybitniejszych kompozytorów i przykładów najwybitniejszych dzieł ( w odniesieniu do treści programowych</text:p>
      <text:p text:style-name="P21">poszczególnych klas)</text:p>
      <text:p text:style-name="P22">- aktywność na zajęciach oraz zaangażowanie i wkład w prezentację dokonań (np. na forum szkoły podczas uroczystości szkolnych, lokalnych<text:s/>etc.)</text:p>
      <text:p text:style-name="P23"/>
      <text:p text:style-name="P24">2. Sposoby sprawdzania osiągnieć edukacyjnych</text:p>
      <text:p text:style-name="P25"/>
      <text:p text:style-name="P26">Sprawdzanie osiągnięć edukacyjnych i postępów uczniów następuje podczas bieżącej pracy,</text:p>
      <text:p text:style-name="P27">poprzez prezentację działań. Dodatkową okazję prezentacji stanowią uroczystości, występy</text:p>
      <text:p text:style-name="P28">okolicznościowe, konkursy.</text:p>
      <text:p text:style-name="P29"/>
      <text:p text:style-name="P30">3. Szczegółowe wymagania na poszczególne oceny:</text:p>
      <text:p text:style-name="P31"/>
      <text:p text:style-name="P32">Ocenę CELUJĄCĄ ( 6 ) otrzymuje uczeń, który:</text:p>
      <text:p text:style-name="P33">opanował pełny zakres wiadomości i umiejętności przewidzianych w programie nauczania,</text:p>
      <text:p text:style-name="P34">na zajęciach wyróżnia się zdyscyplinowaniem i kreatywną postawą, ze swobodą i biegłością</text:p>
      <text:p text:style-name="P35">stosuje umiejętności muzyczne – zarówno indywidualnie jak i w grupie,<text:s/>wykazuje twórcze zainteresowanie przedmiotem - jest kreatywny w działaniach wokalnych,<text:s/>tanecznych, instrumentalnych, chętnie prezentuje swoje umiejętności muzyczne na forum</text:p>
      <text:p text:style-name="P36">szkoły, podczas uroczystości, wydarzeń kulturalnych z udziałem społeczności szkolnej,</text:p>
      <text:p text:style-name="P37">lokalnej, wykazuje inicjatywę w tym zakresie.</text:p>
      <text:p text:style-name="P38"/>
      <text:p text:style-name="P39">Ocenę BARDZO DOBRĄ (5 ) otrzymuje uczeń, który:</text:p>
      <text:p text:style-name="P40">opanował pełny zakres wiadomości i umiejętności przewidzianych w programie nauczania</text:p>
      <text:p text:style-name="P41">(śpiewa piosenki, tańczy, zna podstawowe terminy muzyczne i nazwiska oraz najbardziej<text:s/>znane<text:s/>utwory najwybitniejszych kompozytorów – według programu danej klasy),<text:s/>na<text:s/>zajęciach wykazuje się zdyscyplinowaniem i kreatywnością,<text:s/>swobodnie posługuje się nabytymi umiejętnościami wokalnymi, tanecznymi,<text:s/>instrumentalnymi<text:s/>zarówno indywidualnie jak i w grupie.</text:p>
      <text:p text:style-name="P42"/>
      <text:p text:style-name="P43"/>
      <text:p text:style-name="P44">Ocenę DOBRĄ (4 ) otrzymuje uczeń, który:</text:p>
      <text:p text:style-name="P45">opanował wiadomości i umiejętności przewidziane w programie nauczania,<text:s/>na zajęciach jest aktywny i zdyscyplinowany,<text:s/>posługuje się nabytymi umiejętnościami wokalnymi, tanecznymi, instrumentalnymi<text:s/>– w grupie.</text:p>
      <text:p text:style-name="P46"/>
      <text:p text:style-name="P47">Ocenę DOSTATECZNĄ (3 ) otrzymuje uczeń, który:</text:p>
      <text:p text:style-name="P48">opanował wiadomości i umiejętności przewidziane w programie nauczania w stopniu<text:s/>elementarnym,<text:s/>z pomocą nauczyciela wykonuje proste zadania i ćwiczenia,<text:s/>jest<text:s/>zdyscyplinowany na zajęciach,<text:s/>posługuje się nabytymi umiejętnościami wokalnymi,<text:s/>tanecznymi,<text:s/>instrumentalnymi<text:s/>– z pomocą<text:s/>nauczyciela, w grupie.</text:p>
      <text:p text:style-name="P49"/>
      <text:p text:style-name="P50">Ocenę DOPUSZCZAJĄCĄ (2 ) otrzymuje uczeń, który:</text:p>
      <text:p text:style-name="P51">w niewielkim stopniu opanował podstawowe wiadomości i umiejętności przewidziane w<text:s/>programie nauczania,<text:s/>jest w stanie wykonać najprostsze zadania i ćwiczenia przy pomocy nauczyciela,<text:s/>podejmuje próby współpracy z grupą w celu opanowania elementarnych umiejętności<text:s/>wokalnych, tanecznych, instrumentalnych.</text:p>
      <text:p text:style-name="P52"/>
      <text:p text:style-name="P53">Ocenę NIEDOSTATECZNĄ (1 ) otrzymuje uczeń, który:</text:p>
      <text:p text:style-name="P54">nie opanował podstawowych wiadomości i umiejętności przewidzianych w programie nauczania,<text:s/>nie jest w stanie wykonać najprostszych zadań i ćwiczeń ( śpiew w grupie, wyklaskanie prostego<text:s/>rytmu) nawet przy pomocy nauczyciela,<text:s/>na zajęciach nie uważa, jest bierny,<text:s/>nie wykazuje chęci do nadrobienia braków, poprawienia ocen, skorzystania z pomocy</text:p>
      <text:p text:style-name="P55"><text:span text:style-name="T56">nauczyciela w zrozumieniu najprostszych treści programu nauczania</text:span><text:span text:style-name="T57">,<text:s/></text:span><text:span text:style-name="T58">odmawia współpracy z grupą w realizacji zadań, wykazuje lekceważący stosunek do przedmiotu</text:span><text:span text:style-name="T59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Bezodstępów" style:display-name="Bez odstępów" style:family="paragraph">
      <style:paragraph-properties fo:margin-bottom="0in" fo:line-height="100%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Łukasz Morozik</meta:initial-creator>
    <dc:creator>Łukasz Morozik</dc:creator>
    <meta:creation-date>2026-09-03T13:15:00Z</meta:creation-date>
    <dc:date>2026-09-03T13:15:00Z</dc:date>
    <meta:template xlink:href="Normal.dotm" xlink:type="simple"/>
    <meta:editing-cycles>2</meta:editing-cycles>
    <meta:editing-duration>PT60S</meta:editing-duration>
    <meta:document-statistic meta:page-count="2" meta:paragraph-count="8" meta:word-count="618" meta:character-count="4318" meta:row-count="30" meta:non-whitespace-character-count="3708"/>
  </office:meta>
</office:document-meta>
</file>