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Google Sans" svg:font-family="'Google Sans', Arial, sans-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.254cm" fo:margin-bottom="0.339cm" loext:contextual-spacing="false" fo:text-indent="0cm" style:auto-text-indent="false"/>
      <style:text-properties style:text-line-through-style="none" style:text-line-through-type="none" style:font-name="Google Sans" fo:font-size="12pt" style:text-underline-style="none" fo:font-weight="normal" style:text-blinking="false" style:font-size-asian="12pt" style:font-size-complex="12pt" loext:padding="0cm" loext:border="none"/>
    </style:style>
    <style:style style:name="P2" style:family="paragraph" style:parent-style-name="Text_20_body">
      <style:paragraph-properties fo:margin-left="0cm" fo:margin-right="0cm" fo:margin-top="0.508cm" fo:margin-bottom="0.254cm" loext:contextual-spacing="false" fo:text-indent="0cm" style:auto-text-indent="false"/>
      <style:text-properties style:text-line-through-style="none" style:text-line-through-type="none" style:font-name="Google Sans" fo:font-size="14.3999996185303pt" style:text-underline-style="none" fo:font-weight="bold" style:text-blinking="false" loext:padding="0cm" loext:border="none"/>
    </style:style>
    <style:style style:name="P3" style:family="paragraph" style:parent-style-name="Text_20_body">
      <style:paragraph-properties fo:margin-left="0cm" fo:margin-right="0cm" fo:margin-top="0.508cm" fo:margin-bottom="0.254cm" loext:contextual-spacing="false" fo:text-indent="0cm" style:auto-text-indent="false"/>
      <style:text-properties style:text-line-through-style="none" style:text-line-through-type="none" style:font-name="Google Sans" fo:font-size="14.3999996185303pt" style:text-underline-style="none" fo:font-weight="bold" officeooo:paragraph-rsid="000c3f6b" style:text-blinking="false" loext:padding="0cm" loext:border="none"/>
    </style:style>
    <style:style style:name="P4" style:family="paragraph" style:parent-style-name="Text_20_body">
      <style:paragraph-properties fo:margin-left="0cm" fo:margin-right="0cm" fo:margin-top="0.508cm" fo:margin-bottom="0.254cm" loext:contextual-spacing="false" fo:text-indent="0cm" style:auto-text-indent="false"/>
      <style:text-properties style:text-line-through-style="none" style:text-line-through-type="none" style:font-name="Google Sans" fo:font-size="12pt" style:text-underline-style="none" fo:font-weight="bold" style:text-blinking="false" loext:padding="0cm" loext:border="none"/>
    </style:style>
    <style:style style:name="P5" style:family="paragraph" style:parent-style-name="Text_20_body">
      <style:paragraph-properties fo:margin-left="0cm" fo:margin-right="0cm" fo:margin-top="0.508cm" fo:margin-bottom="0.254cm" loext:contextual-spacing="false" fo:text-indent="0cm" style:auto-text-indent="false"/>
      <style:text-properties style:text-line-through-style="none" style:text-line-through-type="none" style:font-name="Google Sans" fo:font-size="12pt" style:text-underline-style="none" fo:font-weight="bold" style:text-blinking="false" style:font-size-asian="12pt" style:font-size-complex="12pt" loext:padding="0cm" loext:border="none"/>
    </style:style>
    <style:style style:name="P6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text-line-through-style="none" style:text-line-through-type="none" style:font-name="Google Sans" fo:font-size="14pt" style:text-underline-style="none" fo:font-weight="bold" officeooo:rsid="000de391" officeooo:paragraph-rsid="000de391" style:text-blinking="false" style:font-size-asian="14pt" style:font-weight-asian="bold" style:font-size-complex="14pt" style:font-weight-complex="bold" loext:padding="0cm" loext:border="none"/>
    </style:style>
    <style:style style:name="P7" style:family="paragraph" style:parent-style-name="Horizontal_20_Line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8" style:family="paragraph" style:parent-style-name="Text_20_body" style:list-style-name="L1">
      <style:paragraph-properties fo:margin-left="0cm" fo:margin-right="0cm" fo:margin-top="0cm" fo:margin-bottom="0cm" loext:contextual-spacing="false" fo:text-indent="0cm" style:auto-text-indent="false" fo:padding="0cm" fo:border="none"/>
    </style:style>
    <style:style style:name="P9" style:family="paragraph" style:parent-style-name="Text_20_body" style:list-style-name="L1">
      <style:paragraph-properties fo:margin-left="0cm" fo:margin-right="0cm" fo:margin-top="0cm" fo:margin-bottom="0cm" loext:contextual-spacing="false" fo:text-indent="0cm" style:auto-text-indent="false" fo:padding="0cm" fo:border="none"/>
      <style:text-properties fo:font-size="12pt" fo:font-weight="bold" officeooo:paragraph-rsid="000b727e" style:font-size-asian="12pt" style:font-weight-asian="bold" style:font-size-complex="12pt" style:font-weight-complex="bold"/>
    </style:style>
    <style:style style:name="P10" style:family="paragraph" style:parent-style-name="Text_20_body" style:list-style-name="L2">
      <style:paragraph-properties fo:margin-left="0cm" fo:margin-right="0cm" fo:margin-top="0cm" fo:margin-bottom="0cm" loext:contextual-spacing="false" fo:text-indent="0cm" style:auto-text-indent="false" fo:padding="0cm" fo:border="none"/>
    </style:style>
    <style:style style:name="P11" style:family="paragraph" style:parent-style-name="Text_20_body" style:list-style-name="L3">
      <style:paragraph-properties fo:margin-left="0cm" fo:margin-right="0cm" fo:margin-top="0cm" fo:margin-bottom="0cm" loext:contextual-spacing="false" fo:text-indent="0cm" style:auto-text-indent="false" fo:padding="0cm" fo:border="none"/>
    </style:style>
    <style:style style:name="P12" style:family="paragraph" style:parent-style-name="Text_20_body" style:list-style-name="L4">
      <style:paragraph-properties fo:margin-left="0cm" fo:margin-right="0cm" fo:margin-top="0cm" fo:margin-bottom="0cm" loext:contextual-spacing="false" fo:text-indent="0cm" style:auto-text-indent="false" fo:padding="0cm" fo:border="none"/>
    </style:style>
    <style:style style:name="P13" style:family="paragraph" style:parent-style-name="Text_20_body" style:list-style-name="L4">
      <style:paragraph-properties fo:margin-left="0cm" fo:margin-right="0cm" fo:margin-top="0cm" fo:margin-bottom="0cm" loext:contextual-spacing="false" fo:text-indent="0cm" style:auto-text-indent="false" fo:padding="0cm" fo:border="none"/>
      <style:text-properties style:text-line-through-style="none" style:text-line-through-type="none" style:font-name="Google Sans" fo:font-size="9.60000038146973pt" style:text-underline-style="none" fo:font-weight="normal" style:text-blinking="false" loext:padding="0cm" loext:border="none"/>
    </style:style>
    <style:style style:name="P14" style:family="paragraph" style:parent-style-name="Text_20_body">
      <style:paragraph-properties fo:margin-left="0cm" fo:margin-right="0cm" fo:margin-top="0.508cm" fo:margin-bottom="0.254cm" loext:contextual-spacing="false" fo:text-indent="0cm" style:auto-text-indent="false"/>
      <style:text-properties style:text-line-through-style="none" style:text-line-through-type="none" style:font-name="Google Sans" fo:font-size="12pt" style:text-underline-style="none" fo:font-weight="bold" style:text-blinking="false" loext:padding="0cm" loext:border="none"/>
    </style:style>
    <style:style style:name="P15" style:family="paragraph" style:parent-style-name="Text_20_body">
      <style:paragraph-properties fo:margin-left="0cm" fo:margin-right="0cm" fo:margin-top="0.508cm" fo:margin-bottom="0.254cm" loext:contextual-spacing="false" fo:text-indent="0cm" style:auto-text-indent="false"/>
      <style:text-properties style:text-line-through-style="none" style:text-line-through-type="none" style:font-name="Google Sans" fo:font-size="12pt" style:text-underline-style="none" fo:font-weight="bold" style:text-blinking="false" style:font-size-asian="12pt" style:font-size-complex="12pt" loext:padding="0cm" loext:border="none"/>
    </style:style>
    <style:style style:name="P16" style:family="paragraph" style:parent-style-name="Text_20_body">
      <style:paragraph-properties fo:margin-left="0cm" fo:margin-right="0cm" fo:margin-top="0.508cm" fo:margin-bottom="0.254cm" loext:contextual-spacing="false" fo:text-indent="0cm" style:auto-text-indent="false"/>
      <style:text-properties style:text-line-through-style="none" style:text-line-through-type="none" style:font-name="Google Sans" fo:font-size="14.3999996185303pt" style:text-underline-style="none" fo:font-weight="bold" officeooo:paragraph-rsid="000c3f6b" style:text-blinking="false" loext:padding="0cm" loext:border="none"/>
    </style:style>
    <style:style style:name="T1" style:family="text">
      <style:text-properties style:text-line-through-style="none" style:text-line-through-type="none" style:font-name="Google Sans" style:text-underline-style="none" officeooo:rsid="000b727e" style:text-blinking="false" loext:padding="0cm" loext:border="none"/>
    </style:style>
    <style:style style:name="T2" style:family="text">
      <style:text-properties style:text-line-through-style="none" style:text-line-through-type="none" style:font-name="Google Sans" fo:font-size="12pt" style:text-underline-style="none" fo:font-weight="bold" style:text-blinking="false" style:font-size-asian="12pt" style:font-size-complex="12pt" loext:padding="0cm" loext:border="none"/>
    </style:style>
    <style:style style:name="T3" style:family="text">
      <style:text-properties style:text-line-through-style="none" style:text-line-through-type="none" style:font-name="Google Sans" fo:font-size="12pt" style:text-underline-style="none" fo:font-weight="normal" style:text-blinking="false" style:font-size-asian="12pt" style:font-size-complex="12pt" loext:padding="0cm" loext:border="none"/>
    </style:style>
    <style:style style:name="T4" style:family="text">
      <style:text-properties fo:font-size="13pt" officeooo:rsid="000b727e" style:font-size-asian="13pt" style:font-size-complex="13pt"/>
    </style:style>
    <style:style style:name="T5" style:family="text">
      <style:text-properties fo:font-size="13pt" officeooo:rsid="000d4446" style:font-size-asian="13pt" style:font-size-complex="13pt"/>
    </style:style>
    <text:list-style style:name="L1">
      <text:list-level-style-number text:level="1" text:style-name="Numbering_20_Symbols" style:num-suffix="." style:num-format="1">
        <style:list-level-properties text:space-before="-0.499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2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Kryteria oceniania z języka angielskiego dla klas 1-3</text:p>
      <text:p text:style-name="P7"/>
      <text:p text:style-name="P2">I. Główne obszary oceniania cząstkowego w klasach 1–3</text:p>
      <text:p text:style-name="P1">Aby ocena była miarodajna i bezstresowa dla dziecka, oceny cząstkowe powinny być wystawiane w ramach 5 głównych kategorii aktywności:</text:p>
      <text:list xml:id="list2753248392" text:style-name="L1">
        <text:list-item>
          <text:p text:style-name="P8"><text:span text:style-name="Strong_20_Emphasis"><text:span text:style-name="T2">Śpiewanie piosenek i recytacja rymowanek</text:span></text:span><text:span text:style-name="T3"> (wymaganie: pamięciowe opanowanie i rytm).</text:span></text:p>
        </text:list-item>
        <text:list-item>
          <text:p text:style-name="P8"><text:span text:style-name="Strong_20_Emphasis"><text:span text:style-name="T2">Odpowiedzi ustne i udział w dialogach klasowych</text:span></text:span><text:span text:style-name="T3"> (wymaganie: reagowanie na komunikaty, minidialogi sytuacyjne).</text:span></text:p>
        </text:list-item>
        <text:list-item>
          <text:p text:style-name="P8"><text:span text:style-name="Strong_20_Emphasis"><text:span text:style-name="T2">Aktywność i praca na lekcji</text:span></text:span><text:span text:style-name="T3"> (wymaganie: zaangażowanie w gry, zabawy ruchowe, pracę w parach).</text:span></text:p>
        </text:list-item>
        <text:list-item>
          <text:p text:style-name="P8"><text:span text:style-name="Strong_20_Emphasis"><text:span text:style-name="T2">Praca w zeszycie ćwiczeń / karty pracy</text:span></text:span><text:span text:style-name="T3"> (wymaganie: staranność przepisywania, łączenie słowa z obrazkiem).</text:span></text:p>
        </text:list-item>
        <text:list-item>
          <text:p text:style-name="P8"><text:span text:style-name="Strong_20_Emphasis"><text:span text:style-name="T2">Krótkie sprawdziany rysunkowo-słuchowe</text:span></text:span><text:span text:style-name="T3"> (wymaganie: rozumienie ze słuchu – np. "pokoloruj na czerwono", "otocz pętlą kota").</text:span></text:p>
        </text:list-item>
        <text:list-item>
          <text:p text:style-name="P9"><text:span text:style-name="T1">Kartkówki sprawdzające </text:span><text:span text:style-name="T4">bieżącą wiedzę ucznió</text:span><text:span text:style-name="T5">w</text:span><text:span text:style-name="T4">.</text:span></text:p>
        </text:list-item>
      </text:list>
      <text:p text:style-name="P3"/>
      <text:p text:style-name="P3">II. Szczegółowe kryteria oceniania cząstkowego za poszczególne aktywności</text:p>
      <text:p text:style-name="P5">1. Ocena za piosenkę / rymowankę (klasy 1–3)</text:p>
      <text:list xml:id="list1494059491" text:style-name="L2">
        <text:list-item>
          <text:p text:style-name="P10"><text:span text:style-name="Strong_20_Emphasis"><text:span text:style-name="T2">Ocena celująca (6):</text:span></text:span><text:span text:style-name="T3"> Uczeń bezbłędnie pamięta cały tekst piosenki, idealnie naśladuje angielską wymowę i intonację, chętnie bierze udział w pokazywaniu piosenki ruchem (TPR – Total Physical Response).</text:span></text:p>
        </text:list-item>
        <text:list-item>
          <text:p text:style-name="P10"><text:span text:style-name="Strong_20_Emphasis"><text:span text:style-name="T2">Ocena bardzo dobra (5):</text:span></text:span><text:span text:style-name="T3"> Pamięta tekst piosenki z minimalnymi wahaniami, wymowa jest poprawna i zrozumiała, dziecko aktywnie uczestniczy w śpiewie.</text:span></text:p>
        </text:list-item>
        <text:list-item>
          <text:p text:style-name="P10"><text:span text:style-name="Strong_20_Emphasis"><text:span text:style-name="T2">Ocena dobra (4):</text:span></text:span><text:span text:style-name="T3"> Śpiewa większość piosenki (miga mu kilka słów), wymowa jest w większości poprawna, wspomaga się śpiewem grupy lub nauczyciela.</text:span></text:p>
        </text:list-item>
        <text:list-item>
          <text:p text:style-name="P10"><text:span text:style-name="Strong_20_Emphasis"><text:span text:style-name="T2">Ocena dostateczna (3):</text:span></text:span><text:span text:style-name="T3"> Śpiewa tylko pojedyncze, powtarzające się frazy (np. refren), myli tekst, wymowa wymaga poprawy, ale wykazuje chęć uczestnictwa.</text:span></text:p>
        </text:list-item>
        <text:list-item>
          <text:p text:style-name="P10"><text:span text:style-name="Strong_20_Emphasis"><text:span text:style-name="T2">Ocena dopuszczająca (2):</text:span></text:span><text:span text:style-name="T3"> Cicho nuci, zna tylko pojedyncze słowa, jest bierny, ale podejmuje próbę włączenia się w rytm piosenki.</text:span></text:p>
        </text:list-item>
        <text:list-item>
          <text:p text:style-name="P10"><text:span text:style-name="Strong_20_Emphasis"><text:span text:style-name="T2">Ocena niedostateczna (1):</text:span></text:span><text:span text:style-name="T3"> Całkowicie odmawia udziału w aktywności muzycznej, nie podejmuje żadnej próby powtarzania słów.</text:span></text:p>
        </text:list-item>
      </text:list>
      <text:p text:style-name="P4"/>
      <text:p text:style-name="P4"/>
      <text:p text:style-name="P4"><text:soft-page-break/>2. Ocena za odpowiedź ustną i dialogi</text:p>
      <text:list xml:id="list1792812777" text:style-name="L3">
        <text:list-item>
          <text:p text:style-name="P11"><text:span text:style-name="Strong_20_Emphasis"><text:span text:style-name="T2">Ocena celująca (6):</text:span></text:span><text:span text:style-name="T3"> Błyskawicznie i bezbłędnie reaguje na polecenia nauczyciela. W minidialogach (np. </text:span><text:span text:style-name="Emphasis"><text:span text:style-name="T3">What’s your name? / How old are you?</text:span></text:span><text:span text:style-name="T3">) odpowiada pełnymi zdaniami z naturalną wymową. Chętnie inicjuje rozmowę.</text:span></text:p>
        </text:list-item>
        <text:list-item>
          <text:p text:style-name="P11"><text:span text:style-name="Strong_20_Emphasis"><text:span text:style-name="T2">Ocena bardzo dobra (5):</text:span></text:span><text:span text:style-name="T3"> Odpowiada na pytania samodzielnie i poprawnie. Może stosować uproszczone odpowiedzi (np. pojedyncze słowa zamiast pełnego zdania, jeśli to wystarcza do komunikacji), wymowa jest zrozumiała.</text:span></text:p>
        </text:list-item>
        <text:list-item>
          <text:p text:style-name="P11"><text:span text:style-name="Strong_20_Emphasis"><text:span text:style-name="T2">Ocena dobra (4):</text:span></text:span><text:span text:style-name="T3"> Reaguje na pytania z krótkim wahaniem, potrzebuje czasem powtórzenia pytania przez nauczyciela. Popełnia drobne błędy w wymowie, które nie zakłócają komunikacji.</text:span></text:p>
        </text:list-item>
        <text:list-item>
          <text:p text:style-name="P11"><text:span text:style-name="Strong_20_Emphasis"><text:span text:style-name="T2">Ocena dostateczna (3):</text:span></text:span><text:span text:style-name="T3"> Odpowiada dopiero po wyraźnym naprowadzeniu przez nauczyciela (np. poprzez pokazanie obrazka lub podpowiedź pierwszego dźwięku). Zna podstawowe słownictwo, ale ma duże opory przed mówieniem.</text:span></text:p>
        </text:list-item>
        <text:list-item>
          <text:p text:style-name="P11"><text:span text:style-name="Strong_20_Emphasis"><text:span text:style-name="T2">Ocena dopuszczająca (2):</text:span></text:span><text:span text:style-name="T3"> Rozumie pytanie (np. kiwa głową, wykonuje polecenie), ale potrafi odpowiedzieć ustnie tylko na najprostsze komunikaty (np. </text:span><text:span text:style-name="Emphasis"><text:span text:style-name="T3">Yes/No</text:span></text:span><text:span text:style-name="T3">, </text:span><text:span text:style-name="Emphasis"><text:span text:style-name="T3">Hello</text:span></text:span><text:span text:style-name="T3">).</text:span></text:p>
        </text:list-item>
        <text:list-item>
          <text:p text:style-name="P11"><text:span text:style-name="Strong_20_Emphasis"><text:span text:style-name="T2">Ocena niedostateczna (1):</text:span></text:span><text:span text:style-name="T3"> Nie reaguje na proste komunikaty, nie podejmuje próby odpowiedzi nawet przy silnym wsparciu nauczyciela i użyciu języka polskiego.</text:span></text:p>
        </text:list-item>
      </text:list>
      <text:p text:style-name="P5"/>
      <text:p text:style-name="P5">3. Ocena za aktywność i pracę na lekcji</text:p>
      <text:list xml:id="list370790410" text:style-name="L4">
        <text:list-item>
          <text:p text:style-name="P12"><text:span text:style-name="Strong_20_Emphasis"><text:span text:style-name="T2">Ocena celująca (6):</text:span></text:span><text:span text:style-name="T3"> Jest motorem napędowym gier językowych, wzorowo przestrzega zasad gier, pomaga rówieśnikom w zadaniach językowych.</text:span></text:p>
        </text:list-item>
        <text:list-item>
          <text:p text:style-name="P12"><text:span text:style-name="Strong_20_Emphasis"><text:span text:style-name="T2">Ocena bardzo dobra (5):</text:span></text:span><text:span text:style-name="T3"> Zawsze skupiony, chętnie zgłasza się do odpowiedzi, wykonuje zadania ruchowe i językowe z zaangażowaniem.</text:span></text:p>
        </text:list-item>
        <text:list-item>
          <text:p text:style-name="P12"><text:span text:style-name="Strong_20_Emphasis"><text:span text:style-name="T2">Ocena dobra (4):</text:span></text:span><text:span text:style-name="T3"> Pracuje stabilnie, wykonuje polecenia nauczyciela, bierze udział w grach, choć rzadko zgłasza się sam z siebie.</text:span></text:p>
        </text:list-item>
        <text:list-item>
          <text:p text:style-name="P12"><text:span text:style-name="Strong_20_Emphasis"><text:span text:style-name="T2">Ocena dostateczna (3):</text:span></text:span><text:span text:style-name="T3"> Często się rozprasza, wymaga upomnień, aby wrócić do pracy w języku angielskim, wykonuje zadania niechętnie lub wybiórczo.</text:span></text:p>
        </text:list-item>
        <text:list-item>
          <text:p text:style-name="P12"><text:span text:style-name="Strong_20_Emphasis"><text:span text:style-name="T2">Ocena dopuszczająca (2):</text:span></text:span><text:span text:style-name="T3"> Jest biernym obserwatorem lekcji, rzadko włącza się do wspólnych gier, wykonuje minimalną ilość pracy tylko pod bezpośrednim nadzorem.</text:span></text:p>
        </text:list-item>
        <text:list-item>
          <text:p text:style-name="P12"><text:span text:style-name="Strong_20_Emphasis"><text:span text:style-name="T2">Ocena niedostateczna (1):</text:span></text:span><text:span text:style-name="T3"> Odmawia jakiejkolwiek współpracy, uniemożliwia prowadzenie gier językowych innym dzieciom.</text:span></text:p>
          <text:p text:style-name="P13"/>
        </text:list-item>
      </text:list>
      <text:p text:style-name="Horizontal_20_Line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Google Sans" svg:font-family="'Google Sans', Arial, sans-serif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6-08-31T15:51:13.331000000</meta:creation-date>
    <dc:date>2026-08-31T17:24:18.808000000</dc:date>
    <meta:editing-duration>PT1H9M8S</meta:editing-duration>
    <meta:editing-cycles>4</meta:editing-cycles>
    <meta:generator>LibreOffice/6.4.2.2$Windows_X86_64 LibreOffice_project/4e471d8c02c9c90f512f7f9ead8875b57fcb1ec3</meta:generator>
    <meta:document-statistic meta:table-count="0" meta:image-count="0" meta:object-count="0" meta:page-count="2" meta:paragraph-count="32" meta:word-count="542" meta:character-count="3857" meta:non-whitespace-character-count="3371"/>
  </office:meta>
</office:document-meta>
</file>